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toolpanel/"/>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rdfa="http://docs.oasis-open.org/opendocument/meta/rdfa#" xmlns:field="urn:openoffice:names:experimental:ooxml-odf-interop:xmlns:field:1.0" xmlns:formx="urn:openoffice:names:experimental:ooxml-odf-interop:xmlns:form:1.0" office:version="1.2">
  <office:scripts/>
  <office:font-face-decls>
    <style:font-face style:name="Georgia" svg:font-family="Georgia"/>
    <style:font-face style:name="arial" svg:font-family="arial, helvetica, clean, sans-serif"/>
    <style:font-face style:name="sans-serif" svg:font-family="sans-serif"/>
    <style:font-face style:name="Times New Roman" svg:font-family="'Times New Roman'" style:font-family-generic="roman" style:font-pitch="variable"/>
    <style:font-face style:name="Arial" svg:font-family="Arial" style:font-family-generic="swiss" style:font-pitch="variable"/>
    <style:font-face style:name="DejaVu Sans" svg:font-family="'DejaVu Sans'" style:font-family-generic="system" style:font-pitch="variable"/>
  </office:font-face-decls>
  <office:automatic-styles>
    <style:style style:name="P1" style:family="paragraph" style:parent-style-name="Text_20_body">
      <style:paragraph-properties fo:margin-top="0cm" fo:margin-bottom="0cm"/>
    </style:style>
    <style:style style:name="P2" style:family="paragraph" style:parent-style-name="Quotations">
      <style:paragraph-properties fo:margin-left="0cm" fo:margin-right="1cm" fo:text-indent="0cm" style:auto-text-indent="false"/>
    </style:style>
    <style:style style:name="P3" style:family="paragraph" style:parent-style-name="Text_20_body" style:list-style-name="L1"/>
    <style:style style:name="P4" style:family="paragraph" style:parent-style-name="Text_20_body" style:list-style-name="L1">
      <style:paragraph-properties fo:margin-top="0cm" fo:margin-bottom="0cm"/>
    </style:style>
    <style:style style:name="P5" style:family="paragraph" style:parent-style-name="Quotations" style:list-style-name="L1"/>
    <style:style style:name="T1" style:family="text">
      <style:text-properties fo:font-size="18pt" style:text-underline-style="solid" style:text-underline-width="auto" style:text-underline-color="font-color" fo:font-weight="bold" style:font-size-asian="18pt" style:font-weight-asian="bold" style:font-size-complex="18pt" style:font-weight-complex="bold"/>
    </style:style>
    <style:style style:name="T2" style:family="text">
      <style:text-properties style:text-underline-style="solid" style:text-underline-width="auto" style:text-underline-color="font-color" fo:font-weight="bold" style:font-weight-asian="bold" style:font-weight-complex="bold"/>
    </style:style>
    <style:style style:name="T3" style:family="text">
      <style:text-properties fo:font-variant="normal" fo:text-transform="none" fo:color="#232323" style:font-name="Georgia" fo:font-size="11.25pt" fo:letter-spacing="normal" fo:font-style="normal" fo:font-weight="normal"/>
    </style:style>
    <style:style style:name="T4" style:family="text">
      <style:text-properties fo:font-variant="normal" fo:text-transform="none" fo:color="#333333" style:font-name="arial" fo:font-size="9.75pt" fo:letter-spacing="normal" fo:font-style="normal" fo:font-weight="normal"/>
    </style:style>
    <style:style style:name="T5" style:family="text">
      <style:text-properties fo:font-variant="normal" fo:text-transform="none" fo:color="#000000" style:font-name="sans-serif" fo:font-size="9.75pt" fo:letter-spacing="normal" fo:font-style="normal" fo:font-weight="normal"/>
    </style:style>
    <style:style style:name="T6" style:family="text">
      <style:text-properties fo:font-variant="normal" fo:text-transform="none" fo:color="#000000" style:font-name="sans-serif" fo:font-size="9.75pt" fo:letter-spacing="normal" fo:font-style="normal" fo:font-weight="bold"/>
    </style:style>
    <style:style style:name="T7" style:family="text">
      <style:text-properties fo:font-variant="normal" fo:text-transform="none" fo:color="#000000" style:text-line-through-style="none" style:font-name="sans-serif" fo:font-size="9.75pt" fo:letter-spacing="normal" fo:font-style="normal" style:text-underline-style="none" fo:font-weight="normal" style:text-blinking="false" fo:background-color="#ffffff"/>
    </style:style>
    <style:style style:name="T8" style:family="text">
      <style:text-properties fo:font-variant="normal" fo:text-transform="none" fo:color="#0b0080" style:text-line-through-style="none" style:font-name="sans-serif" fo:font-size="9.75pt" fo:letter-spacing="normal" fo:font-style="normal" style:text-underline-style="none" fo:font-weight="normal" style:text-blinking="false" fo:background-color="#ffffff"/>
    </style:style>
    <style:style style:name="fr1" style:family="graphic" style:parent-style-name="Graphics">
      <style:graphic-properties fo:margin-left="0cm" fo:margin-right="0cm" fo:margin-top="0cm" fo:margin-bottom="0cm" style:vertical-pos="top" style:vertical-rel="baseline" fo:padding="0cm" fo:border="none" style:mirror="none" fo:clip="rect(0cm, 0cm, 0cm, 0cm)" draw:luminance="0%" draw:contrast="0%" draw:red="0%" draw:green="0%" draw:blue="0%" draw:gamma="100%" draw:color-inversion="false" draw:image-opacity="100%" draw:color-mode="standard"/>
    </style:style>
    <text:list-style style:name="L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Standard"/>
      <text:p text:style-name="Text_20_body"><draw:frame draw:style-name="fr1" draw:name="gráficos1" text:anchor-type="as-char" svg:width="0.265cm" svg:height="0.265cm" draw:z-index="0"><draw:image xlink:href="http://www.cienciasmc.es/web/images/dot.jpg" xlink:type="simple" xlink:show="embed" xlink:actuate="onLoad"/></draw:frame>  <text:span text:style-name="Strong_20_Emphasis">Actividades</text:span> <text:s text:c="7"/><text:span text:style-name="T2"><text:s/></text:span><text:span text:style-name="T1">A2.1 comentario de texto :``el trabajo científico</text:span><text:span text:style-name="T2">´´</text:span></text:p>
      <text:list xml:id="list1467919256" text:style-name="L1">
        <text:list-item>
          <text:list>
            <text:list-item>
              <text:p text:style-name="P4">Lee el texto anterior y localiza el significado de los términos o expresiones que no conozcas y subraya, en una segunda lectura, las ideas más importantes del mismo.</text:p>
              <text:p text:style-name="P4">a)metódica:Se aplica a la persona que hace las cosas con método y orden.</text:p>
              <text:p text:style-name="P4">b) Todo trabajo de investigación se funda sobre el conocimiento anterior, <text:s/>La metodología científica es el conjunto de procedimientos por los cuales: </text:p>
            </text:list-item>
          </text:list>
        </text:list-item>
      </text:list>
      <text:p text:style-name="P2"><text:s text:c="24"/>se plantean los problemas científicos<text:line-break/> <text:s text:c="23"/>se ponen a prueba las hipótesis científicas. </text:p>
      <text:p text:style-name="P1"/>
      <text:list xml:id="list1063110974" text:continue-numbering="true" text:style-name="L1">
        <text:list-item>
          <text:list>
            <text:list-item>
              <text:p text:style-name="P4">Haz un esquema del texto, diferenciando sus partes.</text:p>
              <text:p text:style-name="P4"><text:s text:c="2"/>Todo trabajo de investigación se funda sobre el conocimiento anterior. La metodología científica no produce automáticamente el saber. <text:s/>La metodología científica es el conjunto de procedimientos por los cuales: </text:p>
              <text:p text:style-name="P4"><text:s/>se plantean los problemas científico <text:s text:c="4"/></text:p>
              <text:p text:style-name="P4"><text:s/>se ponen a prueba las hipótesis científicas. </text:p>
              <text:p text:style-name="P4">El texto se puede dividir en dos partes, en una la cual explica un poco como es la investigación científica y en la otra donde se explica por los cuales se rigen.</text:p>
            </text:list-item>
          </text:list>
        </text:list-item>
      </text:list>
      <text:p text:style-name="P1"/>
      <text:p text:style-name="P1"/>
      <text:list xml:id="list96634268" text:continue-numbering="true" text:style-name="L1">
        <text:list-item>
          <text:list>
            <text:list-item>
              <text:p text:style-name="P4">Define, en no más de tres líneas, qué es para ti el método. </text:p>
              <text:p text:style-name="P4">Es un proceso destinado a explicar fenómenos, establecer relaciones entre los hechos y enunciar leyes que expliquen los fenómenos físicos del mundo y permitan obtener, con estos conocimientos, aplicaciones útiles al hombre.</text:p>
              <text:p text:style-name="P4"/>
            </text:list-item>
            <text:list-item>
              <text:p text:style-name="P4">¿Tiene importancia una experiencia si el resultado que se obtiene de la misma es negativo?</text:p>
              <text:p text:style-name="P4">Si, por que esa experiencia aunque sea negativa nos ayuda a saber cosas sobre ella, lo que también nos puede evitar muchos problemas a la larga.</text:p>
              <text:p text:style-name="P4"/>
            </text:list-item>
            <text:list-item>
              <text:p text:style-name="P4">Explica la afirmación: «la metodología científica no produce el saber, pero nos evita perdernos en el caos aparente de los fenómenos» </text:p>
              <text:p text:style-name="P4">La afirmación lo que nos quiere decir es que la metodología no nos da el saber de todas las cosas, es decir que no es el saberlo todo, pero gracias a este estudio, nos produce evitar grandes catástrofes mundiales. </text:p>
            </text:list-item>
            <text:list-item>
              <text:p text:style-name="P4">Escribe un comentario personal sobre el texto: claridad de exposición, propósito del autor, interés de la lectura, etc.</text:p>
              <text:p text:style-name="P4">Claridad de exposición: el texto es simple, fácil de lectura, con algunas palabras técnicas, pero reconocibles.</text:p>
              <text:p text:style-name="P4">Propósito del autor: informar al lector sobre las características de un trabajo. científico, donde se incluye información de ello.</text:p>
              <text:p text:style-name="P4">Interés de la lectura: es un texto atractivo sobre todo para las personas relacionadas con la ciencias y sus aplicaciones, en mi caso si me gusta, por que soy aficionado a las nuevas tecnologías y nuevas formas de trabajo, en cambio a mi compañero no le a gustado debido que este campo de trabajo no le gusta, por tanto la lectura le a parecido aburrida.</text:p>
            </text:list-item>
            <text:list-item>
              <text:p text:style-name="P3">Distingue entre los siguientes términos: </text:p>
            </text:list-item>
          </text:list>
          <text:p text:style-name="P5">a) Variable dependiente, variable independiente y de control. </text:p>
          <text:p text:style-name="P5"><text:span text:style-name="T3">Las variables independientes son aquellas variables que se conocen al inicio de </text:span><text:soft-page-break/><text:span text:style-name="T3">un experimento o proceso. En un estudio sobre la pérdida de peso, por ejemplo, una variable independiente puede ser el número total de calorías consumidas. Las variables dependientes son las que se crean como resultado del estudio o experimento. Si se toma el ejemplo de un estudio de la pérdida de peso, donde la variable independiente son las calorías consumidas, entonces una variable dependiente podría ser el peso total de los participantes del estudio. <text:s/>Las variables controladas son las variables que se mantienen constantes de manera que no afectan indebidamente la forma en que la variable independiente afecta a la variable dependiente. Así, con el estudio de la pérdida de peso como un ejemplo, una variable controlada podría ser el número de comidas consumidas por los participantes del estudio. </text:span><text:line-break/>b) Ley científica, teoría científica y modelo. </text:p>
          <text:p text:style-name="P5"><text:span text:style-name="T4">Las leyes científicas son universales, por ejemplo la ley de la gravedad, que se aplica en cualquier parte del universo, no importa dónde estés, por lo que es innegable. </text:span><text:line-break/><text:span text:style-name="T4">En cambio una teoría es una explicación sobre un fenómeno la cuál no siempre es universal y comprobable, por ejemplo, la teoría de la evolución de Darwin. Dicha teoría da una explicación sobre el origen de los seres humanos, pero no es la única, ya que existe también la teoría creacionista . Por esa razón no son denominadas leyes, por que no son las únicas formas de explicar un fenómeno.</text:span> <text:span text:style-name="T5">una representación </text:span><text:a xlink:type="simple" xlink:href="http://es.wikipedia.org/wiki/Patrón_abstracto"><text:span text:style-name="T8">abstracta</text:span></text:a><text:span text:style-name="T5">, </text:span><text:a xlink:type="simple" xlink:href="http://es.wikipedia.org/wiki/Esquema_conceptual"><text:span text:style-name="T8">conceptual</text:span></text:a><text:span text:style-name="T5">, gráfica o </text:span><text:a xlink:type="simple" xlink:href="http://es.wikipedia.org/wiki/Visualización"><text:span text:style-name="T8">visual</text:span></text:a><text:span text:style-name="T7"> </text:span><text:span text:style-name="T5">(ver, por ejemplo: </text:span><text:a xlink:type="simple" xlink:href="http://es.wikipedia.org/wiki/Mapa_conceptual"><text:span text:style-name="T8">mapa conceptual</text:span></text:a><text:span text:style-name="T5">), </text:span><text:a xlink:type="simple" xlink:href="http://es.wikipedia.org/wiki/Modelo_físico"><text:span text:style-name="T8">física</text:span></text:a><text:span text:style-name="T5">, </text:span><text:a xlink:type="simple" xlink:href="http://es.wikipedia.org/wiki/Modelo_matemático"><text:span text:style-name="T8">matemática</text:span></text:a><text:span text:style-name="T5">, de </text:span><text:a xlink:type="simple" xlink:href="http://es.wikipedia.org/wiki/Fenómeno"><text:span text:style-name="T8">fenómenos</text:span></text:a><text:span text:style-name="T5">, </text:span><text:a xlink:type="simple" xlink:href="http://es.wikipedia.org/wiki/Sistema"><text:span text:style-name="T8">sistemas</text:span></text:a><text:span text:style-name="T7"> </text:span><text:span text:style-name="T5">o </text:span><text:a xlink:type="simple" xlink:href="http://es.wikipedia.org/wiki/Técnica"><text:span text:style-name="T8">procesos</text:span></text:a><text:span text:style-name="T7"> </text:span><text:span text:style-name="T5">a fin de </text:span><text:a xlink:type="simple" xlink:href="http://es.wikipedia.org/wiki/Metodología"><text:span text:style-name="T8">analizar</text:span></text:a><text:span text:style-name="T5">, </text:span><text:a xlink:type="simple" xlink:href="http://es.wikipedia.org/wiki/Descripción"><text:span text:style-name="T8">describir</text:span></text:a><text:span text:style-name="T5">,</text:span><text:a xlink:type="simple" xlink:href="http://es.wikipedia.org/wiki/Explicación"><text:span text:style-name="T8">explicar</text:span></text:a><text:span text:style-name="T5">, </text:span><text:a xlink:type="simple" xlink:href="http://es.wikipedia.org/wiki/Simulación"><text:span text:style-name="T8">simular</text:span></text:a><text:span text:style-name="T7"> </text:span><text:span text:style-name="T5">- en general, explorar, controlar y predecir- esos fenómenos o procesos. Un modelo permite determinar un resultado final a partir de unos </text:span><text:span text:style-name="T6">datos de entrada</text:span> </text:p>
        </text:list-item>
      </text:list>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rdfa="http://docs.oasis-open.org/opendocument/meta/rdfa#" office:version="1.2">
  <office:font-face-decls>
    <style:font-face style:name="Georgia" svg:font-family="Georgia"/>
    <style:font-face style:name="arial" svg:font-family="arial, helvetica, clean, sans-serif"/>
    <style:font-face style:name="sans-serif" svg:font-family="sans-serif"/>
    <style:font-face style:name="Times New Roman" svg:font-family="'Times New Roman'" style:font-family-generic="roman" style:font-pitch="variable"/>
    <style:font-face style:name="Arial" svg:font-family="Arial" style:font-family-generic="swiss" style:font-pitch="variable"/>
    <style:font-face style:name="DejaVu Sans" svg:font-family="'DejaVu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s" fo:country="ES" style:letter-kerning="true" style:font-size-asian="10.5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es" fo:country="ES" style:letter-kerning="true" style:font-name-asian="DejaVu Sans" style:font-size-asian="10.5pt" style:language-asian="zxx" style:country-asian="none" style:font-name-complex="DejaVu Sans"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DejaVu Sans" style:font-size-asian="14pt" style:font-name-complex="DejaVu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Quotations" style:family="paragraph" style:parent-style-name="Standard" style:class="html">
      <style:paragraph-properties fo:margin-left="1cm" fo:margin-right="1cm" fo:margin-top="0cm" fo:margin-bottom="0.499cm" fo:text-indent="0cm" style:auto-text-indent="false"/>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xmlns:grddl="http://www.w3.org/2003/g/data-view#">
    <meta:creation-date>2013-10-14T14:13:48</meta:creation-date>
    <dc:date>2013-10-16T19:05:11.93</dc:date>
    <meta:editing-duration>PT00H11M24S</meta:editing-duration>
    <meta:editing-cycles>1</meta:editing-cycles>
    <meta:generator>OpenOffice.org/3.0$Linux OpenOffice.org_project/300m15$Build-9379</meta:generator>
    <meta:document-statistic meta:character-count="4651" meta:image-count="1" meta:object-count="0" meta:page-count="2" meta:paragraph-count="24" meta:table-count="0" meta:word-count="745"/>
    <dc:creator>rafel carrasco olmo</dc:creator>
    <meta:user-defined meta:name="Información 1"/>
    <meta:user-defined meta:name="Información 2"/>
    <meta:user-defined meta:name="Información 3"/>
    <meta:user-defined meta:name="Información 4"/>
  </office:meta>
</office:document-meta>
</file>